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Pictures/10000000000004FB000001CBCFEDD66D.png"/>
  <manifest:file-entry manifest:media-type="image/png" manifest:full-path="Pictures/10000000000002930000025CA31DB4FA.png"/>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fr1"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Modificación del 'node-form' <text:s/>en un tipo de contenido, sobre subteme Omega.</text:p>
      <text:p text:style-name="Standard"/>
      <text:p text:style-name="Standard">Presentación del caso:</text:p>
      <text:p text:style-name="Standard"/>
      <text:p text:style-name="Standard">Se ha definido un tipo de contenido llamado 'Artículo' en el que se le han agregado los campos relacionados a taxonomía ('referencia de termino') tipo y tema. Para tema se habilita la posibilidad de escoger a lo más 2 elementos, por lo que se activa un checkbox para cada uno de ellos. Sin embargo la selección de este vocabulario se muestra en una lista vertical, se desea mostrarlo más compacto, por lo tanto el objetivo es mostrar la lista ordenada en forma horizontal.</text:p>
      <text:p text:style-name="Standard"/>
      <text:p text:style-name="Standard"><draw:frame draw:style-name="fr1" draw:name="gráficos1" text:anchor-type="paragraph" svg:width="6.8654in" svg:height="6.2925in" draw:z-index="0"><draw:image xlink:href="Pictures/10000000000002930000025CA31DB4FA.png" xlink:type="simple" xlink:show="embed" xlink:actuate="onLoad"/></draw:frame></text:p>
      <text:p text:style-name="Standard">Tal como aparece en la imagen #1 la lista es extensa y no es conveniente para el usuario que se expanda tanto, por lo que se debe pensar en una presentacción que exponga todo en menos espacio. Por lo tanto se debe modificar el CSS referente al formulario de edición del contenido 'Artículo', como se ve a continuación en que se utiliza el inspector de chrome.</text:p>
      <text:p text:style-name="Standard"/>
      <text:p text:style-name="Standard"><draw:frame draw:style-name="fr2" draw:name="gráficos2" text:anchor-type="paragraph" svg:width="6.9252in" svg:height="2.4925in" draw:z-index="1"><draw:image xlink:href="Pictures/10000000000004FB000001CBCFEDD66D.png" xlink:type="simple" xlink:show="embed" xlink:actuate="onLoad"/></draw:frame><text:soft-page-break/></text:p>
      <text:p text:style-name="Standard">La modificación es sencilla, basta con determinar que para la clase '.form-item' se agregue la instrucción 'display:inline-block;' que es la que mostró la mejor presentación entre las distintas opciones disponibles.</text:p>
      <text:p text:style-name="Standard"/>
      <text:p text:style-name="Standard">Luego, para concretar tal modificación es necesario, según lo que he encontrado en internet:</text:p>
      <text:p text:style-name="Standard"/>
      <text:p text:style-name="Standard">-tener en cuenta el tema con que se trabaja, en este caso un subtheme de Omega.</text:p>
      <text:p text:style-name="Standard">-realizar un hook de 'node-form' para el tipo de contenido en específico</text:p>
      <text:p text:style-name="Standard">-tener claras las variables o campos que comprende el tipo de contenido (su formulario de edición)</text:p>
      <text:p text:style-name="Standard">-la estructura de carpetas de Omega y el sitio.</text:p>
      <text:p text:style-name="Standard"/>
      <text:p text:style-name="Standard">Para tales efectos se tiene como referencia los siguientes enlaces:</text:p>
      <text:p text:style-name="Standard">-http://www.lightrains.com/blog/theming-node-forms-drupal-7</text:p>
      <text:p text:style-name="Standard">-<text:a xlink:type="simple" xlink:href="https://api.drupal.org/api/drupal/includes%21module.inc/group/hooks/7">https://api.drupal.org/api/drupal/includes%21module.inc/group/hooks/7</text:a> </text:p>
      <text:p text:style-name="Standard">-<text:a xlink:type="simple" xlink:href="https://drupal.org/node/819164">https://drupal.org/node/819164</text:a> </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09-21T19:09:04.88</meta:creation-date>
    <dc:date>2013-09-21T19:26:03.52</dc:date>
    <meta:editing-duration>PT17M3S</meta:editing-duration>
    <meta:editing-cycles>3</meta:editing-cycles>
    <meta:generator>OpenOffice.org/3.4.1$Win32 OpenOffice.org_project/341m1$Build-9593</meta:generator>
    <meta:document-statistic meta:table-count="0" meta:image-count="2" meta:object-count="0" meta:page-count="2" meta:paragraph-count="14" meta:word-count="273" meta:character-count="1760"/>
  </office:meta>
</office:document-meta>
</file>